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о-порядке-урегулирования-конфликта-интересов-на-государственной-гражданской-службе-в-префектуре-восточного-административного-округа-города-москвы"/>Памятка о порядке урегулирования конфликта интересов на государственной гражданской службе в префектуре Восточного административного округа города Москвы<text:bookmark-end text:name="памятка-о-порядке-урегулирования-конфликта-интересов-на-государственной-гражданской-службе-в-префектуре-восточного-административного-округа-города-москвы"/></text:h>
      <text:p text:style-name="First_20_paragraph">14.07.2014</text:p>
      <text:p text:style-name="Text_20_body"><text:a xlink:type="simple" xlink:href="http://vao.mos.ru/combating-corruption/methodical-recommendations/a-reminder-of-the-procedure-for-the-settlement-of-the-conflict-of-interests-on-civil-service-in-the-/" office:name=""><text:span text:style-name="Definition">Подробнее</text:span></text:a></text:p>
      <text:p text:style-name="Text_20_body"><text:line-break/></text:p>
      <text:p text:style-name="Text_20_body">Адрес страницы: <text:a xlink:type="simple" xlink:href="http://veshnyaki.mos.ru/anti-corruption1/methodical-materials/detail/1122413.html" office:name=""><text:span text:style-name="Definition">http://veshnyaki.mos.ru/anti-corruption1/methodical-materials/detail/1122413.html</text:span></text:a></text:p>
      <text:p text:style-name="Text_20_body"><text:a xlink:type="simple" xlink:href="http://veshnyaki.mos.ru" office:name=""><text:span text:style-name="Definition">Управа района Вешня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10:17:07Z</meta:creation-date>
    <dc:date>2023-05-20T10:17:07Z</dc:date>
  </office:meta>
</office:document-meta>
</file>