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против-коррупции-в-жилищно-коммунальной-сфере"/>Мы против коррупции в жилищно-коммунальной сфере<text:bookmark-end text:name="мы-против-коррупции-в-жилищно-коммунальной-сфере"/></text:h>
      <text:p text:style-name="First_20_paragraph">04.12.2018</text:p>
      <text:p text:style-name="Text_20_body"><text:a xlink:type="simple" xlink:href="/Мы%20против%20коррупции%20в%20жилищно-коммунальной%20сфере.pdf" office:name=""><text:span text:style-name="Definition">Мы против коррупции в жилищно-коммунальной сфере</text:span></text:a></text:p>
      <text:p text:style-name="Text_20_body"><text:line-break/></text:p>
      <text:p text:style-name="Text_20_body">Адрес страницы: <text:a xlink:type="simple" xlink:href="http://veshnyaki.mos.ru/anti-corruption1/methodical-materials/detail/7741000.html" office:name=""><text:span text:style-name="Definition">http://veshnyaki.mos.ru/anti-corruption1/methodical-materials/detail/7741000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20:48:36Z</meta:creation-date>
    <dc:date>2023-07-11T20:48:36Z</dc:date>
  </office:meta>
</office:document-meta>
</file>