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просьбе-жителя-двор-дома-на-вешняковской-очистили-от-мусора"/>По просьбе жителя двор дома на Вешняковской очистили от мусора<text:bookmark-end text:name="по-просьбе-жителя-двор-дома-на-вешняковской-очистили-от-мусора"/></text:h>
      <text:p text:style-name="First_20_paragraph">25.07.2022</text:p>
      <text:p text:style-name="Text_20_body"><text:span text:style-name="T1">Специалисты ГБУ «Жилищник района Вешняки» очистили двор дома 14, корпус 2 от постороннего мусора. Об этом сообщили в учреждении.</text:span></text:p>
      <text:p text:style-name="Text_20_body">Ранее на то, что во дворе дома переполнены урны, указал местный житель.</text:p>
      <text:p text:style-name="Text_20_body">Ситуацию прокомментировали в районном «Жилищнике».</text:p>
      <text:p text:style-name="Text_20_body">— Наши сотрудники привели в порядок территорию двора. Замечание устранили, — отметил представитель учреждения.</text:p>
      <text:p text:style-name="Text_20_body">Напомним, о появлении проблем в сфере ЖКХ жители могут сообщить в ГБУ «Жилищник района Вешняки», который находится по адресу: ул. Вешняковская, 24А, или по телефону: 8 (499) 653-83-11.</text:p>
      <text:p text:style-name="Text_20_body"><text:line-break/></text:p>
      <text:p text:style-name="Text_20_body">Адрес страницы: <text:a xlink:type="simple" xlink:href="http://veshnyaki.mos.ru/presscenter/news/detail/10954824.html" office:name=""><text:span text:style-name="Definition">http://veshnyaki.mos.ru/presscenter/news/detail/10954824.html</text:span></text:a></text:p>
      <text:p text:style-name="Text_20_body"><text:a xlink:type="simple" xlink:href="http://veshnyaki.mos.ru" office:name=""><text:span text:style-name="Definition">Управа района Вешня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05:30:40Z</meta:creation-date>
    <dc:date>2023-05-31T05:30:40Z</dc:date>
  </office:meta>
</office:document-meta>
</file>