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молдагуловой-пройдет-мастер-класс-наука-победы"/>На Молдагуловой пройдет мастер-класс «Наука Победы»<text:bookmark-end text:name="на-молдагуловой-пройдет-мастер-класс-наука-победы"/></text:h>
      <text:p text:style-name="First_20_paragraph">15.01.2025</text:p>
      <text:p text:style-name="Text_20_body"><text:span text:style-name="T1">15.01.2025 В читальне № 90 им. А. С. Неверова пройдет мастер-класс «Наука Победы» от научно-познавательного клуба «Окружайка», сообщили в Территориальном управлении Вешняки Окружного общественного центра имени Моссовета.</text:span></text:p>
      <text:p text:style-name="Text_20_body">«На нём ребята узнают, какие открытия ученые сделали во время Великой Отечественной войны, а также сделают свои научные открытия. Самостоятельно проведут опыты и эксперименты», — сообщили в центре.</text:p>
      <text:p text:style-name="Text_20_body">Мастер-класс пройдет 19 января. Начало в 11.00. Мастер-класс пройдет по адресу: ул. Молдагуловой, д. 3б. Записаться можно по телефону: +7 (495) 129-00-01.</text:p>
      <text:p text:style-name="Text_20_body"><text:line-break/></text:p>
      <text:p text:style-name="Text_20_body">Адрес страницы: <text:a xlink:type="simple" xlink:href="http://veshnyaki.mos.ru/presscenter/news/detail/12757538.html" office:name=""><text:span text:style-name="Definition">http://veshnyaki.mos.ru/presscenter/news/detail/12757538.html</text:span></text:a></text:p>
      <text:p text:style-name="Text_20_body"><text:a xlink:type="simple" xlink:href="http://veshnyaki.mos.ru" office:name=""><text:span text:style-name="Definition">Управа района Вешня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5T20:54:29Z</meta:creation-date>
    <dc:date>2025-01-15T20:54:29Z</dc:date>
  </office:meta>
</office:document-meta>
</file>