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9-июля-три-автобуса-изменят-свои-маршруты"/>С 9 июля три автобуса изменят свои маршруты<text:bookmark-end text:name="с-9-июля-три-автобуса-изменят-свои-маршруты"/></text:h>
      <text:p text:style-name="First_20_paragraph">07.07.2016</text:p>
      <text:p text:style-name="Text_20_body"><text:line-break/></text:p>
      <text:p text:style-name="Text_20_body">Изменения коснутся автобусов № 159, 111 и 164к.</text:p>
      <text:p text:style-name="Text_20_body">С 9 июля маршрут автобуса № 159 «Улица Паперника» — «Метро “Текстильщики”» продлевается — от остановки «Улица Вострухина» до «138-го квартала Выхина».</text:p>
      <text:p text:style-name="Text_20_body">От «Улицы Вострухина» автобусы проследуют по улицам Хлобыстова, Ташкентской, Ферганской и Ферганскому проезду до 138-го квартала Выхина.</text:p>
      <text:p text:style-name="Text_20_body">В этот же день продлят и маршрут автобуса № 111 «МГУ» — «Калужская площадь» — от «Дворца культуры МГУ» до «Улицы Новаторов».</text:p>
      <text:p text:style-name="Text_20_body">От Калужской площади от остановки «Дворец культуры МГУ» автобусы будут следовать по улицам Академика Хохлова, Лебедева (обратно — по Менделеевской улице), Ломоносовскому проспекту, проспекту Вернадского, улицам Строителей, Панфёрова, Вавилова, Гарибальди, Академика Пилюгина, Академика Челомея до конечной остановки «Улица Новаторов».</text:p>
      <text:p text:style-name="Text_20_body">От «Улицы Новаторов» они проследуют по улицам Новаторов, Воронцовские Пруды и Академика Пилюгина, а затем в сторону Калужской площади.</text:p>
      <text:p text:style-name="Text_20_body">Маршрут автобуса № 47 «Озёрная улица» — «Улица Вавилова» прекратит свою работу.</text:p>
      <text:p text:style-name="Text_20_body">Кроме того, 9 июля маршрут автобуса № 164к получит новый номер — С8. Его маршрут также изменится.</text:p>
      <text:p text:style-name="Text_20_body">При следовании к станции метро «Нагатинская» от остановки «Онкологический центр» автобусы вместо Каширского шоссе будут следовать по улице Академика Миллионщикова, улице Садовники, Коломенскому проезду до остановки «Хлебозаводский проезд — Каширский двор», а затем — по своему маршруту.</text:p>
      <text:p text:style-name="Text_20_body">Движение автобусов по участку Каширского шоссе к станции метро «Нагатинская» отменяется.</text:p>
      <text:p text:style-name="Text_20_body">Источник информации - <text:a xlink:type="simple" xlink:href="https://www.mos.ru/news/item/13238073" office:name=""><text:span text:style-name="Definition">Сайт Москвы</text:span></text:a></text:p>
      <text:p text:style-name="Text_20_body"><text:line-break/></text:p>
      <text:p text:style-name="Text_20_body">Адрес страницы: <text:a xlink:type="simple" xlink:href="http://veshnyaki.mos.ru/presscenter/news/detail/3303838.html" office:name=""><text:span text:style-name="Definition">http://veshnyaki.mos.ru/presscenter/news/detail/3303838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3T02:49:52Z</meta:creation-date>
    <dc:date>2025-02-03T02:49:52Z</dc:date>
  </office:meta>
</office:document-meta>
</file>