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24-году-в-районе-вешняки-было-высажено-1959-кустарников-в-рамках-программы-благоустройства-дворовых-территорий."/>В 2024 году в районе Вешняки было высажено 1959 кустарников в рамках программы благоустройства дворовых территорий.<text:bookmark-end text:name="в-2024-году-в-районе-вешняки-было-высажено-1959-кустарников-в-рамках-программы-благоустройства-дворовых-территорий."/></text:h>
      <text:p text:style-name="First_20_paragraph">14.07.2025</text:p>
      <text:p text:style-name="Text_20_body">Для озеленения выбрали такие виды растений, как кизильник, барбарис, спирея и дерен. Места посадки подбирали с учетом особенностей существующей застройки и потребностей в ландшафтном дизайне. В 2025 году работы по озеленению района Вешняки будут продолжены. </text:p>
      <text:p text:style-name="Text_20_body"><text:line-break/></text:p>
      <text:p text:style-name="Text_20_body">Жители могут внести свои предложения по озеленению и высадке зеленых насаждений, обратившись в управу района или через муниципальных депутатов. </text:p>
      <text:p text:style-name="Text_20_body"><text:line-break/></text:p>
      <text:p text:style-name="Text_20_body">Информацию о депутате, представляющем интересы вашего дома, можно найти на официальном сайте муниципального округа Вешняки по адресу <text:a xlink:type="simple" xlink:href="https://veshnyaki.su/municipal-sobranie/deputaty" office:name=""><text:span text:style-name="Definition">https://veshnyaki.su/municipal-sobranie/deputaty</text:span></text:a>.</text:p>
      <text:p text:style-name="Text_20_body"><text:line-break/></text:p>
      <text:p text:style-name="Text_20_body">Адрес страницы: <text:a xlink:type="simple" xlink:href="http://veshnyaki.mos.ru/utilities/news-lcd/detail/13103646.html" office:name=""><text:span text:style-name="Definition">http://veshnyaki.mos.ru/utilities/news-lcd/detail/13103646.html</text:span></text:a></text:p>
      <text:p text:style-name="Text_20_body"><text:a xlink:type="simple" xlink:href="http://veshnyaki.mos.ru" office:name=""><text:span text:style-name="Definition">Управа района Вешня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4T22:58:42Z</meta:creation-date>
    <dc:date>2025-07-14T22:58:42Z</dc:date>
  </office:meta>
</office:document-meta>
</file>